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" svg:font-family="Calibri"/>
    <style:font-face style:name="Roboto" svg:font-family="Roboto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Text_20_body">
      <style:text-properties fo:font-variant="normal" fo:text-transform="none" fo:color="#00b050" style:font-name="Calibri" fo:font-size="9.44999980926514pt" fo:letter-spacing="normal" fo:font-style="normal" fo:font-weight="bold"/>
    </style:style>
    <style:style style:name="P2" style:family="paragraph" style:parent-style-name="Text_20_body">
      <style:text-properties fo:font-variant="normal" fo:text-transform="none" fo:color="#757575" style:font-name="Roboto" fo:font-size="9.44999980926514pt" fo:letter-spacing="normal" fo:font-style="normal" fo:font-weight="normal"/>
    </style:style>
    <style:style style:name="P3" style:family="paragraph" style:parent-style-name="Text_20_body">
      <style:text-properties fo:font-variant="normal" fo:text-transform="none" fo:color="#757575" style:font-name="Calibri" fo:font-size="9.44999980926514pt" fo:letter-spacing="normal" fo:font-style="normal" fo:font-weight="bold"/>
    </style:style>
    <style:style style:name="P4" style:family="paragraph" style:parent-style-name="Text_20_body">
      <style:text-properties fo:font-variant="normal" fo:text-transform="none" fo:color="#757575" style:font-name="Calibri" fo:font-size="9.44999980926514pt" fo:letter-spacing="normal" fo:font-style="normal" fo:font-weight="bold" fo:background-color="#ffff00"/>
    </style:style>
    <style:style style:name="P5" style:family="paragraph" style:parent-style-name="Text_20_body">
      <style:text-properties fo:font-variant="normal" fo:text-transform="none" fo:color="#757575" fo:letter-spacing="normal"/>
    </style:style>
    <style:style style:name="P6" style:family="paragraph" style:parent-style-name="Text_20_body">
      <style:text-properties fo:font-variant="normal" fo:text-transform="none" fo:color="#ff0000" style:font-name="Calibri" fo:font-size="9.44999980926514pt" fo:letter-spacing="normal" fo:font-style="normal" fo:font-weight="bold"/>
    </style:style>
    <style:style style:name="P7" style:family="paragraph" style:parent-style-name="Text_20_body">
      <style:paragraph-properties fo:margin-left="0cm" fo:margin-right="0cm" fo:text-indent="0cm" style:auto-text-indent="false"/>
      <style:text-properties fo:font-variant="normal" fo:text-transform="none" fo:color="#757575" style:font-name="Roboto" fo:font-size="9.44999980926514pt" fo:letter-spacing="normal" fo:font-style="normal" fo:font-weight="normal"/>
    </style:style>
    <style:style style:name="P8" style:family="paragraph" style:parent-style-name="Text_20_body">
      <style:paragraph-properties fo:margin-left="0cm" fo:margin-right="0cm" fo:text-indent="0cm" style:auto-text-indent="false"/>
      <style:text-properties fo:font-variant="normal" fo:text-transform="none" fo:color="#757575" style:font-name="Calibri" fo:font-size="9.44999980926514pt" fo:letter-spacing="normal" fo:font-style="normal" fo:font-weight="bold" fo:background-color="#ff00ff"/>
    </style:style>
    <style:style style:name="P9" style:family="paragraph" style:parent-style-name="Text_20_body">
      <style:text-properties fo:font-variant="normal" fo:text-transform="none" fo:color="#757575" style:font-name="Roboto" fo:font-size="9.44999980926514pt" fo:letter-spacing="normal" fo:font-style="normal" fo:font-weight="normal"/>
    </style:style>
    <style:style style:name="T1" style:family="text">
      <style:text-properties fo:background-color="#ffff00"/>
    </style:style>
    <style:style style:name="T2" style:family="text">
      <style:text-properties style:font-name="Calibri" fo:font-weight="bold"/>
    </style:style>
    <style:style style:name="T3" style:family="text">
      <style:text-properties style:font-name="Calibri" fo:font-weight="bold" fo:background-color="#ffff00"/>
    </style:style>
    <style:style style:name="T4" style:family="text">
      <style:text-properties style:font-name="Calibri" fo:font-weight="bold" fo:background-color="#00ffff"/>
    </style:style>
    <style:style style:name="T5" style:family="text">
      <style:text-properties style:font-name="Calibri" fo:font-size="6.94999980926514pt" fo:font-weight="bold"/>
    </style:style>
    <style:style style:name="T6" style:family="text">
      <style:text-properties style:font-name="Calibri" fo:font-size="6.94999980926514pt" fo:font-weight="bold" fo:background-color="#ffff00"/>
    </style:style>
    <style:style style:name="T7" style:family="text">
      <style:text-properties style:font-name="Calibri" fo:font-size="9.44999980926514pt" fo:font-style="normal" fo:font-weight="bold"/>
    </style:style>
    <style:style style:name="T8" style:family="text">
      <style:text-properties style:font-name="Calibri" style:text-underline-style="solid" style:text-underline-width="auto" style:text-underline-color="font-color" fo:font-weight="bold" fo:background-color="#00ffff"/>
    </style:style>
    <style:style style:name="T9" style:family="text">
      <style:text-properties fo:font-variant="normal" fo:text-transform="none" fo:color="#757575" style:font-name="Calibri" fo:font-size="9.44999980926514pt" fo:letter-spacing="normal" fo:font-style="normal" fo:font-weight="bold"/>
    </style:style>
    <style:style style:name="T10" style:family="text">
      <style:text-properties fo:font-variant="normal" fo:text-transform="none" fo:color="#757575" style:font-name="Roboto" fo:font-size="9.44999980926514pt" fo:letter-spacing="normal" fo:font-style="normal" fo:font-weight="normal"/>
    </style:style>
    <style:style style:name="T11" style:family="text">
      <style:text-properties fo:font-variant="normal" fo:text-transform="none" fo:color="#0563c1" style:text-line-through-style="none" style:font-name="Calibri" fo:font-size="9.44999980926514pt" fo:letter-spacing="normal" fo:font-style="normal" style:text-underline-style="solid" style:text-underline-width="auto" style:text-underline-color="font-color" fo:font-weight="bold" style:text-blinking="false" fo:background-color="transparent"/>
    </style:style>
    <style:style style:name="T12" style:family="text">
      <style:text-properties fo:font-variant="normal" fo:text-transform="none" fo:color="#0563c1" style:font-name="Calibri" fo:font-size="9.44999980926514pt" fo:letter-spacing="normal" fo:font-style="normal" style:text-underline-style="solid" style:text-underline-width="auto" style:text-underline-color="font-color" fo:font-weight="bold"/>
    </style:style>
    <style:style style:name="T13" style:family="text">
      <style:text-properties fo:background-color="#00fff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3"><text:line-break/>ΑΣΚΗΣΕΙΣ 1</text:span><text:span text:style-name="T6">ΗΣ</text:span><text:span text:style-name="T1"> </text:span><text:span text:style-name="T3">ΕΚΠΟΜΠΗΣ «ΤΑΔΕ ΕΦΗ ΘΑΝΑΣΑΚΗΣ»- ΔΕΚΕΜΒΡΙΟΣ 2023</text:span></text:p>
      <text:p text:style-name="P8">«ΕΠΙ ΓΗΣ ΕΙΡΗΝΗ …Ή ….ΠΟΙΑ ΣΧΕΣΗ ΕΧΟΥΝ Η ΚΟΤΑ Ο ΓΑΙΔΑΡΟΣ ΚΑΙ Η ΠΟΥΤΙΓΚΑ;»</text:p>
      <text:p text:style-name="P2"/>
      <text:p text:style-name="P4">Α. Άσκηση Ετυμολογίας</text:p>
      <text:p text:style-name="P3">Τί σημαίνει η λέξη ΕΥΠΑΡΟΥΣΙΑΣΤΟΣ;</text:p>
      <text:p text:style-name="P3">Α1. Σας παλιάτσος;</text:p>
      <text:p text:style-name="P3">Α2. Καλοντυμένος;</text:p>
      <text:p text:style-name="P3">Α3. Κακοντυμένος;</text:p>
      <text:p text:style-name="P4">Β. Άσκηση Μυθολογίας-Λεξιλογίου</text:p>
      <text:p text:style-name="P3">Υέτιος ονομάζονταν ο Δίας, ο αρχηγός των θεών του Ολύμπου, διότι ήταν κυρίαρχος</text:p>
      <text:p text:style-name="P3">Β1. Του ουρανού;</text:p>
      <text:p text:style-name="P3">Β2. Της βροχής;</text:p>
      <text:p text:style-name="P3">Β3. Των κεραυνών;</text:p>
      <text:p text:style-name="P4">Γ. Άσκηση Ετυμολογίας</text:p>
      <text:p text:style-name="P3">Πως λέμε αλλιώς το πρωινό φαγητό;</text:p>
      <text:p text:style-name="P3">Γ1. Κολατσιό;</text:p>
      <text:p text:style-name="P3">Γ2. Πρόγευμα;</text:p>
      <text:p text:style-name="P3">Γ3. Δείπνο;</text:p>
      <text:p text:style-name="P4">Δ. Άσκηση Αριστοτελικής Λογικής (Πρώτο συλλογιστικό σχήμα)</text:p>
      <text:p text:style-name="P3">Ποιο είναι το ΛΟΓΙΚΟ συμπέρασμα ύστερα από τις δύο προτάσεις που ακολουθούν:</text:p>
      <text:p text:style-name="P3">(α) Όλα τα ζώα που γεννούν αυγά τα λέμε ωοτόκα  (β) Η κότα γεννά αυγά</text:p>
      <text:p text:style-name="P3">Άρα:</text:p>
      <text:p text:style-name="P3">Δ1. Η κότα κακαρίζει</text:p>
      <text:p text:style-name="P3">Δ2. Η κότα είναι ωοτόκο ζώο</text:p>
      <text:p text:style-name="P3">Δ3. Η κότα είναι χρήσιμο ζώο </text:p>
      <text:p text:style-name="P4">Ε. Άσκηση Ετυμολογίας-Λεξιλογίου</text:p>
      <text:p text:style-name="P3">Γράψτε δύο λέξεις που ξέρετε να αρχίζουν από ΕΥ όπου το ΕΥ σημαίνει ΚΑΛΟΣ, ΟΜΟΡΦΟΣ, ΑΡΜΟΝΙΚΟΣ </text:p>
      <text:p text:style-name="P2"><text:span text:style-name="T3">ΣΤ. Άσκηση Ανάγνωσης Μυθολογίας</text:span> </text:p>
      <text:p text:style-name="P5"> <text:span text:style-name="T7">Κάνετε ανάγνωση ΦΩΝΑΧΤΑ στο παρακάτω κείμενο:</text:span></text:p>
      <text:p text:style-name="P3">Ο ΔΙΟΝΥΣΟΣ μια κούπα στα χέρια του κρατούσε</text:p>
      <text:p text:style-name="P3">Και το κρασί ρουφούσε σαν να ήτανε νερό!</text:p>
      <text:p text:style-name="P3">Χόρευε τραγουδούσε και την χαρά σκορπούσε</text:p>
      <text:p text:style-name="P3">Πολύ στροβιλιζόταν σε ξέφρενο χορό!!</text:p>
      <text:p text:style-name="P3">ΤΡΙΑΛΑΛΑΛΑΛΑ ΛΑΛΑΛΑΛΑ</text:p>
      <text:p text:style-name="P3">ΤΡΙΑΛΑΛΑΛΑΛΑ ΛΑΛΑΛΑΛΑ</text:p>
      <text:p text:style-name="P4">Ζ. ΑΠΟΡΙΕΣ</text:p>
      <text:p text:style-name="P3">Γράψτε μας τυχόν ερωτήσεις που έχετε και θέλετε να τις απαντήσουμε στην εκπομπή «ΤΑΔΕ ΕΦΗ ΘΑΝΑΣΑΚΗΣ»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" svg:font-family="Calibri"/>
    <style:font-face style:name="Roboto" svg:font-family="Roboto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non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none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8-20T13:57:23</meta:creation-date>
    <dc:date>2024-08-20T14:10:11.15</dc:date>
    <meta:editing-duration>PT1M8S</meta:editing-duration>
    <meta:editing-cycles>2</meta:editing-cycles>
    <meta:generator>OpenOffice/4.1.10$Win32 OpenOffice.org_project/4110m2$Build-9807</meta:generator>
    <meta:document-statistic meta:table-count="0" meta:image-count="0" meta:object-count="0" meta:page-count="1" meta:paragraph-count="36" meta:word-count="206" meta:character-count="1287"/>
    <dc:creator>Efi Valiantza</dc:creator>
  </office:meta>
</office:document-meta>
</file>